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paragraph-rsid="00049cc9" fo:background-color="#ffff00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4acaf" officeooo:paragraph-rsid="00049cc9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49cc9" style:font-size-asian="14pt" style:font-size-complex="14pt"/>
    </style:style>
    <style:style style:name="T1" style:family="text">
      <style:text-properties officeooo:rsid="000caddb" fo:background-color="transparent" loext:char-shading-value="0" style:language-asian="en" style:country-asian="US"/>
    </style:style>
    <style:style style:name="T2" style:family="text">
      <style:text-properties officeooo:rsid="0010bd7d" fo:background-color="transparent" loext:char-shading-value="0" style:language-asian="en" style:country-asian="US"/>
    </style:style>
    <style:style style:name="T3" style:family="text">
      <style:text-properties officeooo:rsid="0018f0b5" fo:background-color="transparent" loext:char-shading-value="0" style:language-asian="en" style:country-asian="US"/>
    </style:style>
    <style:style style:name="T4" style:family="text">
      <style:text-properties fo:language="en" fo:country="US"/>
    </style:style>
    <style:style style:name="T5" style:family="text">
      <style:text-properties fo:language="en" fo:country="US" officeooo:rsid="0014acaf"/>
    </style:style>
    <style:style style:name="T6" style:family="text">
      <style:text-properties officeooo:rsid="0005c6d5"/>
    </style:style>
    <style:style style:name="T7" style:family="text">
      <style:text-properties officeooo:rsid="00137c7d"/>
    </style:style>
    <style:style style:name="T8" style:family="text">
      <style:text-properties officeooo:rsid="0003841e"/>
    </style:style>
    <style:style style:name="T9" style:family="text">
      <style:text-properties officeooo:rsid="00177931"/>
    </style:style>
    <style:style style:name="T10" style:family="text">
      <style:text-properties officeooo:rsid="00127dff"/>
    </style:style>
    <style:style style:name="T11" style:family="text">
      <style:text-properties officeooo:rsid="000910a4"/>
    </style:style>
    <style:style style:name="T12" style:family="text">
      <style:text-properties officeooo:rsid="000c23b3"/>
    </style:style>
    <style:style style:name="T13" style:family="text">
      <style:text-properties officeooo:rsid="0013287e"/>
    </style:style>
    <style:style style:name="T14" style:family="text">
      <style:text-properties officeooo:rsid="00107700"/>
    </style:style>
    <style:style style:name="T15" style:family="text">
      <style:text-properties officeooo:rsid="00145087"/>
    </style:style>
    <style:style style:name="T16" style:family="text">
      <style:text-properties officeooo:rsid="001584c9"/>
    </style:style>
    <style:style style:name="T17" style:family="text">
      <style:text-properties officeooo:rsid="00075807"/>
    </style:style>
    <style:style style:name="T18" style:family="text">
      <style:text-properties officeooo:rsid="000c23b3" style:language-asian="en" style:country-asian="US"/>
    </style:style>
    <style:style style:name="T19" style:family="text">
      <style:text-properties officeooo:rsid="00188010" style:language-asian="en" style:country-asian="US"/>
    </style:style>
    <style:style style:name="T20" style:family="text">
      <style:text-properties officeooo:rsid="00137c7d" style:language-asian="en" style:country-asian="US"/>
    </style:style>
    <style:style style:name="T21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2" style:family="text">
      <style:text-properties fo:color="#000000" loext:opacity="100%" officeooo:rsid="0002e71d" fo:background-color="transparent" loext:char-shading-value="0" style:language-asian="en" style:country-asian="US"/>
    </style:style>
    <style:style style:name="T23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4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5" style:family="text">
      <style:text-properties style:font-name-complex="Times New Roman"/>
    </style:style>
    <style:style style:name="T26" style:family="text">
      <style:text-properties officeooo:rsid="0002e71d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4">14.07.2025</text:span></text:p>
      <text:p text:style-name="P3"><text:span text:style-name="T5">1</text:span>. <text:s text:c="2"/>О <text:span text:style-name="T6">проведении экспертно-аналитического мероприятия</text:span></text:p>
      <text:p text:style-name="P3"><text:span text:style-name="T7">Основание: Распоряжение </text:span><text:span text:style-name="T8">контрольно-счетной палаты муниципального образования Курганинский район 26</text:span><text:span text:style-name="T9">.0</text:span><text:span text:style-name="T8">5</text:span><text:span text:style-name="T9">.</text:span><text:span text:style-name="T10">2025</text:span><text:span text:style-name="T11"> </text:span><text:span text:style-name="T7">года № </text:span><text:span text:style-name="T8">27</text:span><text:span text:style-name="T9">-</text:span><text:span text:style-name="T7">РО.</text:span></text:p>
      <text:p text:style-name="P3">В соответствии с пункт<text:span text:style-name="T12">ом </text:span><text:span text:style-name="T13">2</text:span>.<text:span text:style-name="T13">1</text:span><text:span text:style-name="T14"> </text:span>плана работы <text:span text:style-name="T15">контрольно-счетной палаты муниципального об</text:span><text:span text:style-name="T16">р</text:span><text:span text:style-name="T15">азования Курганинский район </text:span>на 2025 год прове<text:span text:style-name="T17">дена финансово-экономическая экспертиза</text:span><text:span text:style-name="T18"> </text:span><text:span text:style-name="T19">проект</text:span><text:span text:style-name="T20">а</text:span><text:span text:style-name="T19"> </text:span><text:span text:style-name="T21">постановления администрации муниципального образования Курганинский район «Анализ и мониторинг бюджетного процесса, в том числе подготовка предложений по устранению выявленных отклонений в бюджетном процессе и совершенствованию бюджетного законодательства Российской Федерации, в том числе проверка составления и ведения сводной бюджетной росписи, проверка составления и ведения кассового плана, исполнение требований бюджетного законодательства по составлению, утверждению и ведению бюджетных смет учреждений в 2023 году и утверждение их на 2024 год </text:span><text:span text:style-name="T22">Петропавловского сельского</text:span><text:span text:style-name="T21"> поселения Курганинского района.</text:span></text:p>
      <text:p text:style-name="P3">Оценка эффективности предоставления налоговых и иных льгот и преимуществ, бюджетных кредитов за счет средств местного бюджета, а также оценка законности предоставления муниципальных гарантий и поручительств или обеспечения исполнения обязательств другими способами по сделкам, совершаемым юридическими лицами и индивидуальными предпринимателями за счет средств местного бюджета и имущества, находящегося в муниципальной собственности в <text:span text:style-name="T26">Петропавловском сельском</text:span><text:span text:style-name="T25"> поселении Курганинского района</text:span>. <text:span text:style-name="T25">Контроль за состоянием муниципального внутреннего и внешнего долга.</text:span></text:p>
      <text:p text:style-name="P3"><text:span text:style-name="T23">Оценка реализуемости, рисков и результатов достижения целей социально-экономического развития поселения, предусмотренных документами стратегического планирования <text:s/>в пределах компетенции Контрольно-счетной палаты</text:span><text:span text:style-name="T24">».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2:12.855000000</meta:creation-date>
    <dc:date>2025-10-02T16:22:45.475000000</dc:date>
    <meta:editing-duration>PT32S</meta:editing-duration>
    <meta:editing-cycles>1</meta:editing-cycles>
    <meta:document-statistic meta:table-count="0" meta:image-count="0" meta:object-count="0" meta:page-count="1" meta:paragraph-count="7" meta:word-count="217" meta:character-count="1981" meta:non-whitespace-character-count="1768"/>
    <meta:generator>LibreOffice/7.3.4.2$Windows_X86_64 LibreOffice_project/728fec16bd5f605073805c3c9e7c4212a0120dc5</meta:generator>
  </office:meta>
</office:document-meta>
</file>